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E00000010ED6F21EC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margin-left="0cm" fo:margin-right="0cm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text-indent="0cm" style:auto-text-indent="false"/>
    </style:style>
    <style:style style:name="P3" style:family="paragraph" style:parent-style-name="Text_20_body">
      <style:paragraph-properties fo:margin-left="0cm" fo:margin-right="0cm" fo:text-indent="0cm" style:auto-text-indent="false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indent="0cm" style:auto-text-indent="false"/>
    </style:style>
    <style:style style:name="P5" style:family="paragraph" style:parent-style-name="Text_20_body" style:list-style-name="L2">
      <style:paragraph-properties fo:margin-left="0cm" fo:margin-right="0cm" fo:text-indent="0cm" style:auto-text-indent="false"/>
    </style:style>
    <style:style style:name="P6" style:family="paragraph" style:parent-style-name="Text_20_body" style:list-style-name="L3">
      <style:paragraph-properties fo:margin-left="0cm" fo:margin-right="0cm" fo:margin-top="0cm" fo:margin-bottom="0cm" style:contextual-spacing="false" fo:text-indent="0cm" style:auto-text-indent="false"/>
    </style:style>
    <style:style style:name="T1" style:family="text">
      <style:text-properties fo:font-weight="bold"/>
    </style:style>
    <style:style style:name="T2" style:family="text">
      <style:text-properties fo:font-style="italic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 text:name="article-title"/>Ceuta se asoma al límite tras más de dos semanas de emergencia humanitaria y una respuesta institucional tardía</text:h>
      <text:list text:style-name="L1">
        <text:list-item>
          <text:p text:style-name="P2">Las ONG valoran positivamente la ampliación de 1.500 plazas anunciadas por el Gobierno, pero advierten de que siguen siendo insuficientes para atender a todas las personas migrantes en la ciudad.</text:p>
        </text:list-item>
        <text:list-item>
          <text:p text:style-name="P2">Save the Children reclama más recursos para los menores no acompañados y denuncia que todavía hay niños y niñas en situación de calle en Ceuta.</text:p>
        </text:list-item>
      </text:list>
      <text:section text:style-name="Sect1" text:name="sub-after-summary">
        <text:p text:style-name="P3"/>
      </text:section>
      <text:section text:style-name="Sect1" text:name="main-content">
        <text:p text:style-name="P4"><draw:frame draw:style-name="fr1" draw:name="Imagen1" text:anchor-type="as-char" svg:width="12.7cm" svg:height="7.144cm" draw:z-index="0"><draw:image xlink:href="Pictures/10000000000001E00000010ED6F21EC3.jpg" xlink:type="simple" xlink:show="embed" xlink:actuate="onLoad" draw:mime-type="image/jpeg"/><svg:title>Cientos de personas migrantes reciben atención sanitaria de profesionales del INGESA y voluntarios de Cruz Roja, en Ceuta.</svg:title></draw:frame>Migrantes en Ceuta.<text:span text:style-name="Strong_20_Emphasis">Europa Press</text:span></text:p>
        <text:section text:style-name="Sect1" text:name="sub-before-text">
          <text:p text:style-name="P4"/>
        </text:section>
        <text:p text:style-name="P4"><text:a xlink:type="simple" xlink:href="https://www.google.com/preferences/source?q=publico.es" office:target-frame-name="_blank" xlink:show="new" text:style-name="Internet_20_link" text:visited-style-name="Visited_20_Internet_20_Link">Añade Público a Google</text:a></text:p>
        <text:section text:style-name="Sect1" text:name="sub-before-author">
          <text:p text:style-name="P4"/>
        </text:section>
        <text:list text:style-name="L2">
          <text:list-item>
            <text:p text:style-name="P5"><text:a xlink:type="simple" xlink:href="https://www.publico.es/author/laura-anido" text:style-name="Internet_20_link" text:visited-style-name="Visited_20_Internet_20_Link">Laura Anido</text:a></text:p>
          </text:list-item>
        </text:list>
        <text:p text:style-name="P3">Madrid-17/08/2026 </text:p>
        <text:section text:style-name="Sect1" text:name="sub-after-author">
          <text:p text:style-name="P3"/>
        </text:section>
        <text:list text:style-name="L3">
          <text:list-header>
            <text:p text:style-name="P6"/>
          </text:list-header>
        </text:list>
        <text:section text:style-name="Sect1" text:name="body-modules">
          <text:p text:style-name="P3">Dieciocho días después de la llegada de migrantes, las Administraciones han empezado a ampliar <text:span text:style-name="T1">los espacios de acogida en Ceuta</text:span>. <text:a xlink:type="simple" xlink:href="https://www.publico.es/politica/gobierno-habilitara-cuatro-emplazamientos-ceuta-1-500-plazas-acoger-migrantes.html" text:style-name="Internet_20_link" text:visited-style-name="Visited_20_Internet_20_Link">El Gobierno ha anunciado este lunes la habilitación de 1.500 plazas temporales</text:a> distribuidas en cuatro emplazamientos, tres de titularidad estatal y uno cedido por la ciudad autónoma.</text:p>
          <text:p text:style-name="P3">La medida llega después de casi tres semanas en las que la falta de plazas ha obligado a cientos de personas a permanecer en las calles, las playas y asentamientos improvisados. "Las <text:a xlink:type="simple" xlink:href="https://www.publico.es/sociedad/migracion/emergencia-humanitaria-agrava-ceuta-falta-recursos-denuncias-violencia-sexual-menores.html" text:style-name="Internet_20_link" text:visited-style-name="Visited_20_Internet_20_Link">condiciones en las que sobreviven los migrantes</text:a> son cada vez peores debido a <text:span text:style-name="T1">la falta de comida, agua potable, asistencia sanitaria o un techo en el que dormir</text:span>", denunciaba María Jiménez, presidenta de la asociación Elín, en declaraciones a <text:span text:style-name="T2">Público</text:span> hace unos días.</text:p>
          <text:section text:style-name="Sect1" text:name="smartIntxt">
            <text:p text:style-name="P3"><text:soft-page-break/></text:p>
          </text:section>
        </text:section>
      </text:section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1:53:43.569309100</meta:creation-date>
    <dc:date>2026-08-18T11:58:21.780232800</dc:date>
    <meta:editing-duration>PT4M39S</meta:editing-duration>
    <meta:editing-cycles>1</meta:editing-cycles>
    <meta:generator>LibreOffice/26.2.5.2$Windows_X86_64 LibreOffice_project/cd7284b4cbbfeb507e630c1aac019f4157393acb</meta:generator>
    <meta:document-statistic meta:table-count="0" meta:image-count="1" meta:object-count="0" meta:page-count="2" meta:paragraph-count="11" meta:word-count="210" meta:character-count="1294" meta:non-whitespace-character-count="1095"/>
  </office:meta>
</office:document-meta>
</file>