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margin-left="0cm" fo:margin-right="0cm" fo:text-indent="0cm" style:auto-text-indent="false"/>
    </style:style>
    <style:style style:name="P2" style:family="paragraph" style:parent-style-name="Text_20_body">
      <style:paragraph-properties fo:margin-left="0cm" fo:margin-right="0cm" fo:text-indent="0cm" style:auto-text-indent="false"/>
    </style:style>
    <style:style style:name="P3" style:family="paragraph" style:parent-style-name="Text_20_body" style:list-style-name="L1">
      <style:paragraph-properties fo:margin-left="0cm" fo:margin-right="0cm" fo:text-indent="0cm" style:auto-text-indent="false"/>
    </style:style>
    <style:style style:name="P4" style:family="paragraph" style:parent-style-name="Text_20_body" style:list-style-name="L2">
      <style:paragraph-properties fo:margin-left="0cm" fo:margin-right="0cm" fo:margin-top="0cm" fo:margin-bottom="0cm" style:contextual-spacing="false" fo:text-indent="0cm" style:auto-text-indent="false"/>
    </style:style>
    <style:style style:name="T1" style:family="text">
      <style:text-properties fo:font-weight="bold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bookmark text:name="article-title"/>Localizados dos españoles desaparecidos en la riada en Nepal, que deja más de 600 muertos y casi 3.000 desaparecidos</text:h>
      <text:p text:style-name="P2">Mientras crece el miedo por una nueva inundación y continúan las labores de búsqueda, Nepal ha pedido a India y China la instalación de 42 puentes portátiles para reabrir el tráfico y ubicar a los incomunicados.</text:p>
      <text:section text:style-name="Sect1" text:name="sub-after-summary">
        <text:p text:style-name="P2"/>
      </text:section>
      <text:section text:style-name="Sect1" text:name="main-content">
        <text:list text:style-name="L1">
          <text:list-header>
            <text:p text:style-name="P3"><text:a xlink:type="simple" xlink:href="https://www.publico.es/author/efe" text:style-name="Internet_20_link" text:visited-style-name="Visited_20_Internet_20_Link">EFE</text:a></text:p>
          </text:list-header>
        </text:list>
        <text:p text:style-name="P2">Resuwa (Nepal) / Pekín-28/08/2026 20:09-Actualizado a29/08/2026 11:41</text:p>
        <text:section text:style-name="Sect1" text:name="sub-after-author">
          <text:p text:style-name="P2"/>
        </text:section>
        <text:list text:style-name="L2">
          <text:list-header>
            <text:p text:style-name="P4"><text:a xlink:type="simple" xlink:href="https://www.publico.es/internacional/asia/riada-nepal-deja-casi-600-muertos-2500-desaparecidos.html?action=change-theme-modal" text:style-name="Internet_20_link" text:visited-style-name="Visited_20_Internet_20_Link"/></text:p>
          </text:list-header>
        </text:list>
        <text:section text:style-name="Sect1" text:name="body-modules">
          <text:p text:style-name="P2">Siguen las labores de rescate, ya casi contrarreloj y con el miedo de una nueva riada, en la zona fronteriza <text:span text:style-name="T1">entre Nepal y la región autónoma del Tíbet (China)</text:span> donde <text:a xlink:type="simple" xlink:href="https://www.publico.es/opinion/columnas/glaciares-mueren-matando.html" text:style-name="Internet_20_link" text:visited-style-name="Visited_20_Internet_20_Link">el miércoles se produjo una gran riada</text:a> que deja por el momento <text:span text:style-name="T1">más de 600 muertos y casi 3.000 desaparecidos</text:span> reportados.</text:p>
          <text:p text:style-name="P2">La Policía de Nepal elevó este sábado a <text:span text:style-name="T1">626 los muertos</text:span> y 2.426 las personas en paradero desconocido por la destructiva riada registrada en la cuenca del río <text:span text:style-name="T1">Bhote Koshi</text:span>, a los que se suman siete fallecidos en el condado tibetano de <text:span text:style-name="T1">Gyriong </text:span>(suroeste de China). Dos de los tres españoles desaparecidos ya han sido localizados.</text:p>
          <text:section text:style-name="Sect1" text:name="smartIntxt">
            <text:p text:style-name="P2"/>
          </text:section>
        </text:section>
      </text:section>
      <text:p text:style-name="Text_20_body"><text:lin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9T11:48:20.956348300</meta:creation-date>
    <dc:date>2026-08-29T11:53:18.628245300</dc:date>
    <meta:editing-duration>PT4M58S</meta:editing-duration>
    <meta:editing-cycles>1</meta:editing-cycles>
    <meta:document-statistic meta:table-count="0" meta:image-count="0" meta:object-count="0" meta:page-count="1" meta:paragraph-count="8" meta:word-count="172" meta:character-count="1014" meta:non-whitespace-character-count="849"/>
    <meta:generator>LibreOffice/26.2.5.2$Windows_X86_64 LibreOffice_project/cd7284b4cbbfeb507e630c1aac019f4157393acb</meta:generator>
  </office:meta>
</office:document-meta>
</file>