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text-indent="0cm" style:auto-text-inden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La tensió esclata a Ceuta: un grup de veïns crema part d’un campament de migrants a la platja</text:h>
      <text:p text:style-name="P1">La tensió per la crisi migratòria s’ha desbordat finalment aquest dijous a la tarda a Ceuta. Un grup de veïns ha accedit als assentaments de migrants de la platja de Benítez, ha causat destrosses i ha cremat diverses pertinences, segons Europa Press. La policia espanyola ha hagut d’intervenir per separar els manifestants dels migrants i ha acabat fent càrregues contra els primers. Els incidents s’han produït en un dia especialment crispat, després d’una tarda de protestes contra la presència de migrants i la gestió de la crisi que han recorregut diferents punts de la ciutat. Els manifestants han desplegat una gran bandera espanyola i s’han dirigit posteriorment cap a la platja del Trampolín, on centenars de migrants continuen instal·lats.</text:p>
      <text:p text:style-name="P1">Abans dels aldarulls, desenes de veïns havien format un cordó humà per impedir que dos vehicles de la Creu Roja accedissin a la zona del Trampolín per repartir menjar als migrants. Els vehicles han hagut de desistir a petició de la Policia Nacional davant el bloqueig de la carretera de Benítez. Els concentrats han cridat consignes com “fora la Creu Roja”, “Ceuta no es ven, Ceuta es defensa” i “que ens retornin la nostra vida”. La protesta ha mantingut tallat durant una estona l’accés a la zona, mentre els agents intentaven garantir la circulació. La situació ha acabat derivant en incidents més greus amb la irrupció de manifestants als assentaments de la platja. Segons EL PAÍS, alguns dels veïns han destruït tendes i estructures improvisades i les han llançat al mar abans de calar-hi foc. Els incidents arriben després de diversos dies d’augment de la crispació a la ciutat, gairebé un mes després de l’entrada massiva de migrants. Aquest dimecres ja s’havien produït moments de gran tensió durant una manifestació multitudinària i la policia havia hagut d’intervenir per evitar enfrontaments entre veïns i migrants.</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1" style:font-family-complex="'Lucida Sans'" style:font-family-generic-complex="system" style:font-pitch-complex="variable" style:font-size-complex="18pt" style:font-weight-complex="bold"/>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8T15:10:02.778667000</meta:creation-date>
    <dc:date>2026-08-28T15:11:30.018537300</dc:date>
    <meta:editing-duration>PT1M28S</meta:editing-duration>
    <meta:editing-cycles>1</meta:editing-cycles>
    <meta:document-statistic meta:table-count="0" meta:image-count="0" meta:object-count="0" meta:page-count="1" meta:paragraph-count="3" meta:word-count="321" meta:character-count="1967" meta:non-whitespace-character-count="1649"/>
    <meta:generator>LibreOffice/26.2.5.2$Windows_X86_64 LibreOffice_project/cd7284b4cbbfeb507e630c1aac019f4157393acb</meta:generator>
  </office:meta>
</office:document-meta>
</file>