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margin-left="0cm" fo:margin-right="0cm" fo:text-indent="0cm" style:auto-text-indent="false"/>
    </style:style>
    <style:style style:name="P2" style:family="paragraph" style:parent-style-name="Text_20_body" style:list-style-name="L1">
      <style:paragraph-properties fo:margin-left="0cm" fo:margin-right="0cm" fo:text-indent="0cm" style:auto-text-indent="false"/>
    </style:style>
    <style:style style:name="P3" style:family="paragraph" style:parent-style-name="Text_20_body" style:list-style-name="L2">
      <style:paragraph-properties fo:margin-left="0cm" fo:margin-right="0cm" fo:text-indent="0cm" style:auto-text-indent="false"/>
    </style:style>
    <style:style style:name="P4" style:family="paragraph" style:parent-style-name="Text_20_body">
      <style:paragraph-properties fo:margin-left="0cm" fo:margin-right="0cm" fo:text-indent="0cm" style:auto-text-indent="false"/>
    </style:style>
    <style:style style:name="P5" style:family="paragraph" style:parent-style-name="Text_20_body" style:list-style-name="L3">
      <style:paragraph-properties fo:margin-left="0cm" fo:margin-right="0cm" fo:margin-top="0cm" fo:margin-bottom="0cm" style:contextual-spacing="false" fo:text-indent="0cm" style:auto-text-indent="false"/>
    </style:style>
    <style:style style:name="T1" style:family="text">
      <style:text-properties officeooo:rsid="00038e9e"/>
    </style:style>
    <style:style style:name="T2" style:family="text">
      <style:text-properties fo:font-weight="bold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1">¿</text:span>Qué pasará con los menores que se han quedado en Ceuta? El Gobierno no puede repetir las devoluciones que realizó en 2021</text:h>
      <text:list text:style-name="L1">
        <text:list-item>
          <text:p text:style-name="P2">El Ejecutivo de Pedro Sánchez ha anunciado que recurrirá a los acuerdos migratorios suscritos con Marruecos para devolver a quienes hayan accedido de forma irregular.</text:p>
        </text:list-item>
        <text:list-item>
          <text:p text:style-name="P2">Una sentencia de 2024 concluyó que las devoluciones de menores llevadas a cabo por el Gobierno tras su entrada a Ceuta durante la crisis con Marruecos de 2021 fueron ilegales.</text:p>
        </text:list-item>
        <text:list-item>
          <text:p text:style-name="P2">El presidente ha anunciado que instalarán boyas para crear una barrera física que permita aplicar de nuevo las devoluciones inmediatas en la Ciudad Autónoma.</text:p>
        </text:list-item>
      </text:list>
      <text:section text:style-name="Sect1" text:name="main-content">
        <text:list text:style-name="L2">
          <text:list-item>
            <text:p text:style-name="P3"><text:span text:style-name="T1">Laura </text:span><text:a xlink:type="simple" xlink:href="https://www.publico.es/author/laura-anido" text:style-name="Internet_20_link" text:visited-style-name="Visited_20_Internet_20_Link">Anido</text:a></text:p>
          </text:list-item>
        </text:list>
        <text:p text:style-name="P4">31/07/2026 21:40</text:p>
        <text:section text:style-name="Sect1" text:name="sub-after-author">
          <text:p text:style-name="P4"/>
        </text:section>
        <text:list text:style-name="L3">
          <text:list-header>
            <text:p text:style-name="P5"><text:a xlink:type="simple" xlink:href="https://www.publico.es/sociedad/migracion/pasara-menores-han-quedado-ceuta-gobierno-puede-repetir-devoluciones-realizo-2021.html?action=change-theme-modal" text:style-name="Internet_20_link" text:visited-style-name="Visited_20_Internet_20_Link"/></text:p>
          </text:list-header>
        </text:list>
        <text:section text:style-name="Sect1" text:name="body-modules">
          <text:p text:style-name="P4">"No es una crisis migratoria, <text:span text:style-name="T2">es una crisis humanitaria"</text:span>. Así resume la Asociación Pro Derechos Humanos de España (APDHE) dos jornadas que vuelven a recordar que detrás del debate sobre las fronteras hay personas que arriesgan su vida para cruzarlas. Al menos <text:span text:style-name="T2">57 migrantes han fallecido </text:span>intentando llegar a nado. La cifra sigue siendo provisional, ya que todavía se desconoce cuántas permanecen desaparecidas o han fallecido en la costa marroquí.</text:p>
          <text:p text:style-name="P4">Mientras continúan las labores de búsqueda, el <text:a xlink:type="simple" xlink:href="https://www.publico.es/politica/gobierno/sanchez-califica-llegada-masiva-migrantes-ceuta-ataque-integridad-territorial-espana.html" text:style-name="Internet_20_link" text:visited-style-name="Visited_20_Internet_20_Link">Gobierno </text:a>ha anunciado que recurrirá a los <text:span text:style-name="T2">acuerdos migratorios suscritos con Marruecos</text:span> para devolver a quienes hayan accedido de forma irregular a territorio español, según anunció este viernes el ministro de Política Territorial y Memoria Democrática, Ángel Víctor Torres. Sin embargo, la aplicación de esos retornos está condicionada por dos límites legales: la protección especial de los <text:span text:style-name="T2">menores</text:span> en estos casos y la prohibición de realizar devoluciones en caliente a las personas que <text:span text:style-name="T2">han alcanzado la costa a nado.</text:span></text:p>
          <text:section text:style-name="Sect1" text:name="smartIntxt">
            <text:p text:style-name="P4"/>
          </text:section>
        </text:section>
      </text:section>
      <text:p text:style-name="Text_20_body"><text:lin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1T16:07:30.032714000</meta:creation-date>
    <dc:date>2026-08-01T16:13:21.053518400</dc:date>
    <meta:editing-duration>PT5M51S</meta:editing-duration>
    <meta:editing-cycles>1</meta:editing-cycles>
    <meta:document-statistic meta:table-count="0" meta:image-count="0" meta:object-count="0" meta:page-count="1" meta:paragraph-count="10" meta:word-count="266" meta:character-count="1663" meta:non-whitespace-character-count="1409"/>
    <meta:generator>LibreOffice/26.2.5.2$Windows_X86_64 LibreOffice_project/cd7284b4cbbfeb507e630c1aac019f4157393acb</meta:generator>
  </office:meta>
</office:document-meta>
</file>