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Standard">
      <style:paragraph-properties fo:margin-left="0cm" fo:margin-right="0cm" fo:text-indent="0cm" style:auto-text-indent="false"/>
    </style:style>
    <style:style style:name="P2" style:family="paragraph" style:parent-style-name="Standard">
      <style:paragraph-properties fo:margin-left="0cm" fo:margin-right="0cm" fo:text-indent="0cm" style:auto-text-indent="false"/>
      <style:text-properties fo:font-size="20pt" officeooo:rsid="000ed3c1" officeooo:paragraph-rsid="000ed3c1" style:font-size-asian="20pt" style:font-size-complex="20pt"/>
    </style:style>
    <style:style style:name="P3" style:family="paragraph" style:parent-style-name="Text_20_body" style:list-style-name="L1">
      <style:paragraph-properties fo:margin-left="0cm" fo:margin-right="0cm" fo:text-indent="0cm" style:auto-text-indent="false"/>
    </style:style>
    <style:style style:name="P4" style:family="paragraph" style:parent-style-name="Text_20_body">
      <style:paragraph-properties fo:margin-left="0cm" fo:margin-right="0cm" fo:text-indent="0cm" style:auto-text-indent="false"/>
    </style:style>
    <style:style style:name="P5" style:family="paragraph" style:parent-style-name="Text_20_body" style:list-style-name="L2">
      <style:paragraph-properties fo:margin-left="0cm" fo:margin-right="0cm" fo:margin-top="0cm" fo:margin-bottom="0cm" style:contextual-spacing="false" fo:text-indent="0cm" style:auto-text-indent="false"/>
    </style:style>
    <style:style style:name="T1" style:family="text">
      <style:text-properties fo:font-style="italic"/>
    </style:style>
    <style:style style:name="T2" style:family="text">
      <style:text-properties fo:font-weight="bold"/>
    </style:style>
    <style:style style:name="Sect1" style:family="section">
      <style:section-properties fo:margin-left="0cm" fo:margin-right="0cm" style:editable="false">
        <style:columns fo:column-count="1" fo:column-gap="0cm"/>
      </style:section-properties>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p>
      <text:section text:style-name="Sect1" text:name="sub-before-text">
        <text:p text:style-name="P1"/>
      </text:section>
      <text:p text:style-name="P2">Ceuta desbordada</text:p>
      <text:section text:style-name="Sect1" text:name="sub-before-author">
        <text:p text:style-name="P1"/>
      </text:section>
      <text:list text:style-name="L1">
        <text:list-item>
          <text:p text:style-name="P3"><text:a xlink:type="simple" xlink:href="https://www.publico.es/author/raul-bocanegra" text:style-name="Internet_20_link" text:visited-style-name="Visited_20_Internet_20_Link">Raúl Bocanegra</text:a></text:p>
        </text:list-item>
      </text:list>
      <text:p text:style-name="P4">31/07/2026 </text:p>
      <text:section text:style-name="Sect1" text:name="sub-after-author">
        <text:p text:style-name="P4"/>
      </text:section>
      <text:list text:style-name="L2">
        <text:list-header>
          <text:p text:style-name="P5"/>
        </text:list-header>
      </text:list>
      <text:section text:style-name="Sect1" text:name="body-modules">
        <text:p text:style-name="P4">Ceuta ha mutado en dos días. <text:a xlink:type="simple" xlink:href="https://www.publico.es/sociedad/migracion/jovenes-desesperados-arrojan-mar-saber-nadar-drama-humano-nueva-crisis-migratoria.html" text:style-name="Internet_20_link" text:visited-style-name="Visited_20_Internet_20_Link">Decenas de miles de personas, 50.000 según la estimación del Gobierno, cruzaron la frontera con Marruecos</text:a> y ocuparon este viernes por la mañana las calles de una urbe de 84.000 habitantes, según el INE. Todo ha colapsado. "La gente está en las calles y las carreteras. Hay personas por todos lados. Parecen manifestaciones. [...] El que ha venido no tiene refugio, servicios, aseos. No hay la higiene mínima. Necesitan agua, las cosas básicas y ahora mismo no las tienen", afirma a <text:span text:style-name="T1">Público</text:span> en conversación telefónica <text:span text:style-name="T2">José Manuel Ramírez Romero</text:span>, trabajador público en la localidad. Por la tarde, seguía la inquietud: "Tengo noticias de que se están yendo pero en la zona cercana al Centro de Estancia Temporal de Migrantes, sigue habiendo muchos miles", asegura Ramírez Romero. "Donde estoy yo no se ve tanta gente pero cuando volvía del trabajo había miles en un tramo de menos de dos kilómetros de carretera". Ya avanzada la tarde, Interior informó de 48.300 migrantes habían retornado de manera voluntaria a Marruecos, por lo que quedaban menos de 2.000 en el enclave.</text:p>
        <text:p text:style-name="P4">"Los comercios cierran. Está casi todo chapado. La gente está en las casas metidas, los niños asustados. Estamos vendidos, dejados de la mano de dios. <text:span text:style-name="T2">Esto se ha ido de madre.</text:span> Los que tenemos negocios y familia estamos asustados. No puedo ni explicarlo", afirmaba en conversación telefónica este viernes por la mañana con <text:span text:style-name="T1">Público</text:span> <text:span text:style-name="T2">J. R.</text:span>, que regenta un establecimiento en un parque de la ciudad. </text:p>
      </text:section>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01T10:35:51.517995500</meta:creation-date>
    <dc:date>2026-08-01T10:40:30.156549400</dc:date>
    <meta:editing-duration>PT4M39S</meta:editing-duration>
    <meta:editing-cycles>1</meta:editing-cycles>
    <meta:document-statistic meta:table-count="0" meta:image-count="0" meta:object-count="0" meta:page-count="1" meta:paragraph-count="6" meta:word-count="256" meta:character-count="1537" meta:non-whitespace-character-count="1286"/>
    <meta:generator>LibreOffice/26.2.5.2$Windows_X86_64 LibreOffice_project/cd7284b4cbbfeb507e630c1aac019f4157393acb</meta:generator>
  </office:meta>
</office:document-meta>
</file>