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5pt" officeooo:rsid="000a02f2" officeooo:paragraph-rsid="000a02f2" style:font-size-asian="15pt" style:font-size-complex="15pt"/>
    </style:style>
    <style:style style:name="P2" style:family="paragraph" style:parent-style-name="Standard">
      <style:paragraph-properties fo:text-align="start" style:justify-single-word="false"/>
      <style:text-properties fo:font-size="12pt" officeooo:rsid="000a02f2" officeooo:paragraph-rsid="000a02f2" style:font-size-asian="10.5pt" style:font-size-complex="12pt"/>
    </style:style>
    <style:style style:name="P3" style:family="paragraph" style:parent-style-name="Standard">
      <style:paragraph-properties fo:text-align="start" style:justify-single-word="false"/>
      <style:text-properties fo:font-size="12pt" fo:font-weight="bold" officeooo:rsid="000a02f2" officeooo:paragraph-rsid="000a02f2" style:font-size-asian="10.5pt" style:font-weight-asian="bold" style:font-size-complex="12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2pt" fo:font-weight="bold" officeooo:rsid="000aefa0" officeooo:paragraph-rsid="000aefa0" style:font-size-asian="10.5pt" style:font-weight-asian="bold" style:font-size-complex="12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2pt" officeooo:rsid="000aefa0" officeooo:paragraph-rsid="000aefa0" style:font-size-asian="10.5pt" style:font-size-complex="12pt"/>
    </style:style>
    <style:style style:name="P6" style:family="paragraph" style:parent-style-name="Standard">
      <style:paragraph-properties fo:text-align="start" style:justify-single-word="false"/>
      <style:text-properties fo:font-size="12pt" officeooo:rsid="000ced76" officeooo:paragraph-rsid="000ced76" style:font-size-asian="10.5pt" style:font-size-complex="12pt"/>
    </style:style>
    <style:style style:name="P7" style:family="paragraph" style:parent-style-name="Standard">
      <style:paragraph-properties fo:text-align="start" style:justify-single-word="false"/>
      <style:text-properties fo:font-size="12pt" officeooo:rsid="000e097e" officeooo:paragraph-rsid="000e097e" style:font-size-asian="10.5pt" style:font-size-complex="12pt"/>
    </style:style>
    <style:style style:name="P8" style:family="paragraph" style:parent-style-name="Standard">
      <style:paragraph-properties fo:text-align="start" style:justify-single-word="false"/>
      <style:text-properties fo:font-size="12pt" officeooo:rsid="000e9f25" officeooo:paragraph-rsid="000e9f25" style:font-size-asian="10.5pt" style:font-size-complex="12pt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/>
      <style:text-properties fo:font-size="14pt" officeooo:paragraph-rsid="000e097e" style:font-size-asian="14pt" style:font-size-complex="14pt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/>
      <style:text-properties fo:font-size="14pt" officeooo:rsid="000e9f25" officeooo:paragraph-rsid="000e9f25" style:font-size-asian="14pt" style:font-size-complex="14pt"/>
    </style:style>
    <style:style style:name="P11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0e097e"/>
    </style:style>
    <style:style style:name="T1" style:family="text">
      <style:text-properties officeooo:rsid="00104678"/>
    </style:style>
    <style:style style:name="T2" style:family="text">
      <style:text-properties officeooo:rsid="000aefa0"/>
    </style:style>
    <style:style style:name="T3" style:family="text">
      <style:text-properties fo:font-weight="normal" officeooo:rsid="00104678" style:font-weight-asian="normal" style:font-weight-complex="normal"/>
    </style:style>
    <style:style style:name="T4" style:family="text">
      <style:text-properties officeooo:rsid="000ced76"/>
    </style:style>
    <style:style style:name="T5" style:family="text">
      <style:text-properties officeooo:rsid="000e097e"/>
    </style:style>
    <style:style style:name="T6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Haití</text:p>
      <text:p text:style-name="P1">Au<text:span text:style-name="T1">g</text:span>menta la violència sexual a Port au Prince</text:p>
      <text:p text:style-name="P1"/>
      <text:p text:style-name="P2"/>
      <text:p text:style-name="P3">Què ha passat?</text:p>
      <text:p text:style-name="P2">La violència sexual ha augmentat a la capital d’Haití, des del 2021.</text:p>
      <text:p text:style-name="P2">S’està utilitzant <text:span text:style-name="T2">per causar terror amb la població, amb un impacte brutal sobre les dones i les nenes. A això se suma el deteriorament de les infraestructures i els serveis públics.</text:span></text:p>
      <text:p text:style-name="P2"/>
      <text:p text:style-name="P4">Què fem? <text:span text:style-name="T3">(Els denunciants del lloc.)</text:span></text:p>
      <text:p text:style-name="P5">Ho denunciem a l’Informe «Violència sexual i de gènere» <text:span text:style-name="T4">a Puerto Príncipe, Haití, basat en la feina que fem a la clínica Pran Men’m.</text:span></text:p>
      <text:p text:style-name="P6">Des que es va obrir, l’any 2.015, hem prestat atenció mèdica i psicosocial <text:span text:style-name="T5">a 17.000 persones,</text:span></text:p>
      <text:p text:style-name="P7">el 98 % a dones i nenes.</text:p>
      <text:p text:style-name="P8">________________________________________________________________________</text:p>
      <text:p text:style-name="P9" loext:marker-style-name="T6"/>
      <text:p text:style-name="P10" loext:marker-style-name="T6">Nosaltres pensem que això és brutal, tant en la seva comissió com en els seus objectius.</text:p>
      <text:p text:style-name="P10" loext:marker-style-name="T6">Què passa si a una nena, o noia, venturosament, no li ocorre res dolent en tota la vida, però ha hagut de viure-la angoixada i tenint por???</text:p>
      <text:p text:style-name="P9" loext:marker-style-name="T6"/>
      <text:p text:style-name="P9" loext:marker-style-name="T6">PagèsFerret</text:p>
      <text:p text:style-name="P11" loext:marker-style-name="T6"><text:span text:style-name="T6">Escriptors</text:span></text:p>
      <text:p text:style-name="P11" loext:marker-style-name="T6"><text:span text:style-name="T6">“Somnis de justícia”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a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1T14:08:21.751413100</meta:creation-date>
    <dc:date>2026-06-08T12:11:32.144521700</dc:date>
    <meta:editing-duration>PT31M20S</meta:editing-duration>
    <meta:editing-cycles>4</meta:editing-cycles>
    <meta:generator>LibreOffice/25.8.6.2$Windows_X86_64 LibreOffice_project/b4b39682cd9868fa725bc664aff94278d315bd04</meta:generator>
    <meta:document-statistic meta:table-count="0" meta:image-count="0" meta:object-count="0" meta:page-count="1" meta:paragraph-count="15" meta:word-count="157" meta:character-count="940" meta:non-whitespace-character-count="798"/>
  </office:meta>
</office:document-meta>
</file>